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1CC000000E8D4389122.png"/>
  <manifest:file-entry manifest:media-type="image/png" manifest:full-path="Pictures/100002010000039800000258A19A4C9C.png"/>
  <manifest:file-entry manifest:media-type="image/png" manifest:full-path="Pictures/100002010000039800000258ED6ACB33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office:version="1.0">
  <office:scripts/>
  <office:automatic-styles>
    <style:style style:name="dp1" style:family="drawing-page">
      <style:drawing-page-properties presentation:transition-speed="slow" presentation:background-visible="true" presentation:background-objects-visible="true" draw:fill="solid" draw:fill-color="#e3e1ff" presentation:display-footer="false" presentation:display-page-number="false" presentation:display-date-time="true" smil:direction="rever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e3e1ff" presentation:display-footer="false" presentation:display-page-number="false" presentation:display-date-time="true" smil:direction="reverse"/>
    </style:style>
    <style:style style:name="gr1" style:family="graphic" style:parent-style-name="standard">
      <style:graphic-properties draw:stroke="solid" svg:stroke-width="0.106cm" svg:stroke-color="#abade3" fo:padding-top="0.178cm" fo:padding-bottom="0.178cm" fo:padding-left="0.303cm" fo:padding-right="0.303cm"/>
    </style:style>
    <style:style style:name="gr2" style:family="graphic" style:parent-style-name="standard">
      <style:graphic-properties draw:stroke="solid" svg:stroke-width="0.035cm" svg:stroke-color="#abade3" fo:padding-top="0.142cm" fo:padding-bottom="0.142cm" fo:padding-left="0.267cm" fo:padding-right="0.267cm"/>
    </style:style>
    <style:style style:name="gr3" style:family="graphic" style:parent-style-name="standard">
      <style:graphic-properties draw:stroke="none" draw:fill="none" draw:textarea-vertical-align="top"/>
    </style:style>
    <style:style style:name="gr4" style:family="graphic">
      <style:graphic-properties style:protect="size"/>
    </style:style>
    <style:style style:name="gr5" style:family="graphic" style:parent-style-name="standard">
      <style:graphic-properties draw:stroke="none" draw:fill="none" style:mirror="none"/>
    </style:style>
    <style:style style:name="pr1" style:family="presentation" style:parent-style-name="Standard-notes">
      <style:graphic-properties draw:fill-color="#ffffff" fo:min-height="13.114cm"/>
    </style:style>
    <style:style style:name="pr2" style:family="presentation" style:parent-style-name="Standard-notes">
      <style:graphic-properties draw:fill-color="#ffffff" fo:min-height="13.365cm"/>
    </style:style>
    <style:style style:name="P1" style:family="paragraph">
      <style:paragraph-properties fo:margin-left="0cm" fo:margin-right="0cm" fo:text-align="center" fo:text-indent="0cm" style:writing-mode="lr-tb"/>
    </style:style>
    <style:style style:name="P2" style:family="paragraph">
      <style:paragraph-properties fo:margin-left="0cm" fo:margin-right="0cm" fo:text-indent="0cm" style:writing-mode="lr-tb"/>
    </style:style>
    <style:style style:name="P3" style:family="paragraph">
      <style:paragraph-properties fo:margin-left="0cm" fo:margin-right="0cm" fo:margin-top="0cm" fo:margin-bottom="0.7cm" text:enable-numbering="true" fo:text-indent="0cm" style:writing-mode="lr-tb"/>
    </style:style>
    <style:style style:name="P4" style:family="paragraph">
      <style:paragraph-properties fo:margin-left="0cm" fo:margin-right="0cm" fo:margin-top="0cm" fo:margin-bottom="0.7cm" fo:text-indent="0cm" style:writing-mode="lr-tb"/>
    </style:style>
    <style:style style:name="T1" style:family="text">
      <style:text-properties fo:font-size="46pt" fo:font-weight="bold"/>
    </style:style>
    <style:style style:name="T2" style:family="text">
      <style:text-properties fo:font-size="28pt"/>
    </style:style>
    <style:style style:name="T3" style:family="text">
      <style:text-properties fo:font-size="28pt" fo:font-weight="bold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>
        <office:forms form:automatic-focus="false" form:apply-design-mode="false"/>
        <draw:line draw:name="Line" draw:style-name="gr1" draw:layer="layout" svg:x1="0cm" svg:y1="0.529cm" svg:x2="18.38cm" svg:y2="0.529cm">
          <text:p/>
        </draw:line>
        <draw:line draw:name="Line (2)" draw:style-name="gr2" draw:layer="layout" svg:x1="0cm" svg:y1="0.706cm" svg:x2="17.321cm" svg:y2="0.706cm">
          <text:p/>
        </draw:line>
        <draw:line draw:name="Line (3)" draw:style-name="gr1" draw:layer="layout" svg:x1="5.644cm" svg:y1="17.463cm" svg:x2="24.024cm" svg:y2="17.463cm">
          <text:p/>
        </draw:line>
        <draw:line draw:name="Line (4)" draw:style-name="gr2" draw:layer="layout" svg:x1="6.703cm" svg:y1="17.286cm" svg:x2="24.024cm" svg:y2="17.286cm">
          <text:p/>
        </draw:line>
        <draw:frame draw:name="Text (3)" draw:style-name="gr3" draw:layer="layout" svg:width="20.82cm" svg:height="6.467cm" svg:x="1.235cm" svg:y="5.093cm">
          <draw:text-box>
            <text:p text:style-name="P1"><text:span text:style-name="T1">Version Control API</text:span></text:p>
            <text:p text:style-name="P1"><text:span text:style-name="T2"/></text:p>
            <text:p text:style-name="P1"><text:span text:style-name="T2">or</text:span></text:p>
            <text:p text:style-name="P1"><text:span text:style-name="T2"/></text:p>
            <text:p text:style-name="P1"><text:span text:style-name="T3">RCS abstraction for Project*</text:span></text:p>
          </draw:text-box>
        </draw:frame>
        <presentation:notes draw:style-name="dp2">
          <draw:page-thumbnail draw:style-name="gr4" draw:layer="layout" svg:width="14.848cm" svg:height="11.135cm" svg:x="3.075cm" svg:y="2.257cm" draw:page-number="1" presentation:class="page"/>
          <draw:frame presentation:style-name="pr1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The Problem (1)" draw:style-name="dp3" draw:master-page-name="Standard">
        <office:forms form:automatic-focus="false" form:apply-design-mode="false"/>
        <draw:line draw:name="Line" draw:style-name="gr1" draw:layer="layout" svg:x1="0cm" svg:y1="0.529cm" svg:x2="18.38cm" svg:y2="0.529cm">
          <text:p/>
        </draw:line>
        <draw:line draw:name="Line (2)" draw:style-name="gr2" draw:layer="layout" svg:x1="0cm" svg:y1="0.706cm" svg:x2="17.321cm" svg:y2="0.706cm">
          <text:p/>
        </draw:line>
        <draw:line draw:name="Line (3)" draw:style-name="gr1" draw:layer="layout" svg:x1="5.644cm" svg:y1="17.463cm" svg:x2="24.024cm" svg:y2="17.463cm">
          <text:p/>
        </draw:line>
        <draw:line draw:name="Line (4)" draw:style-name="gr2" draw:layer="layout" svg:x1="6.703cm" svg:y1="17.286cm" svg:x2="24.024cm" svg:y2="17.286cm">
          <text:p/>
        </draw:line>
        <draw:frame draw:name="Text (2)" draw:style-name="gr3" draw:layer="layout" svg:width="21.378cm" svg:height="2.063cm" svg:x="1.235cm" svg:y="1.411cm">
          <draw:text-box>
            <text:p text:style-name="P2"><text:span text:style-name="T1">The Problem</text:span></text:p>
          </draw:text-box>
        </draw:frame>
        <draw:frame draw:name="Text (3)" draw:style-name="gr3" draw:layer="layout" svg:width="21.378cm" svg:height="8.257cm" svg:x="1.235cm" svg:y="4.939cm">
          <draw:text-box>
            <text:list text:style-name="L1">
              <text:list-item>
                <text:p text:style-name="P3"><text:span text:style-name="T2"><text:s/></text:span><text:span text:style-name="T2">Project management features</text:span><text:span text:style-name="T2"><text:line-break/></text:span><text:span text:style-name="T2"> <text:s/>are tightly coupled with CVS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Limited usefulness of Project*</text:span><text:span text:style-name="T2"><text:line-break/></text:span><text:span text:style-name="T2"> <text:s/>for sites other than drupal.org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drupal.org couldn't switch to a more</text:span><text:span text:style-name="T2"><text:line-break/></text:span><text:span text:style-name="T2"> <text:s/>advanced VCS even if we wanted to</text:span></text:p>
              </text:list-item>
            </text:list>
          </draw:text-box>
        </draw:frame>
        <presentation:notes draw:style-name="dp2">
          <draw:page-thumbnail draw:style-name="gr4" draw:layer="layout" svg:width="14.848cm" svg:height="11.135cm" svg:x="3.075cm" svg:y="2.257cm" draw:page-number="2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The Problem (2)" draw:style-name="dp3" draw:master-page-name="Standard">
        <draw:line draw:name="Line" draw:style-name="gr1" draw:layer="layout" svg:x1="0cm" svg:y1="0.529cm" svg:x2="18.38cm" svg:y2="0.529cm">
          <text:p/>
        </draw:line>
        <draw:line draw:name="Line (2)" draw:style-name="gr2" draw:layer="layout" svg:x1="0cm" svg:y1="0.706cm" svg:x2="17.321cm" svg:y2="0.706cm">
          <text:p/>
        </draw:line>
        <draw:line draw:name="Line (3)" draw:style-name="gr1" draw:layer="layout" svg:x1="5.644cm" svg:y1="17.463cm" svg:x2="24.024cm" svg:y2="17.463cm">
          <text:p/>
        </draw:line>
        <draw:line draw:name="Line (4)" draw:style-name="gr2" draw:layer="layout" svg:x1="6.703cm" svg:y1="17.286cm" svg:x2="24.024cm" svg:y2="17.286cm">
          <text:p/>
        </draw:line>
        <draw:frame draw:name="Text (2)" draw:style-name="gr3" draw:layer="layout" svg:width="21.378cm" svg:height="2.063cm" svg:x="1.235cm" svg:y="1.411cm">
          <draw:text-box>
            <text:p text:style-name="P2"><text:span text:style-name="T1">The Problem</text:span></text:p>
          </draw:text-box>
        </draw:frame>
        <draw:frame draw:name="Picture" draw:style-name="gr5" draw:layer="layout" svg:width="9.737cm" svg:height="4.911cm" svg:x="6.703cm" svg:y="6.951cm">
          <draw:image xlink:href="Pictures/10000201000001CC000000E8D4389122.png" xlink:type="simple" xlink:show="embed" xlink:actuate="onLoad">
            <text:p/>
          </draw:image>
        </draw:frame>
        <presentation:notes draw:style-name="dp2">
          <draw:page-thumbnail draw:style-name="gr4" draw:layer="layout" svg:width="14.848cm" svg:height="11.135cm" svg:x="3.075cm" svg:y="2.257cm" draw:page-number="3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The Problem (3)" draw:style-name="dp3" draw:master-page-name="Standard">
        <office:forms form:automatic-focus="false" form:apply-design-mode="false"/>
        <draw:line draw:name="Line" draw:style-name="gr1" draw:layer="layout" svg:x1="0cm" svg:y1="0.529cm" svg:x2="18.38cm" svg:y2="0.529cm">
          <text:p/>
        </draw:line>
        <draw:line draw:name="Line (2)" draw:style-name="gr2" draw:layer="layout" svg:x1="0cm" svg:y1="0.706cm" svg:x2="17.321cm" svg:y2="0.706cm">
          <text:p/>
        </draw:line>
        <draw:line draw:name="Line (3)" draw:style-name="gr1" draw:layer="layout" svg:x1="5.644cm" svg:y1="17.463cm" svg:x2="24.024cm" svg:y2="17.463cm">
          <text:p/>
        </draw:line>
        <draw:line draw:name="Line (4)" draw:style-name="gr2" draw:layer="layout" svg:x1="6.703cm" svg:y1="17.286cm" svg:x2="24.024cm" svg:y2="17.286cm">
          <text:p/>
        </draw:line>
        <draw:frame draw:name="Text (2)" draw:style-name="gr3" draw:layer="layout" svg:width="21.378cm" svg:height="2.063cm" svg:x="1.235cm" svg:y="1.411cm">
          <draw:text-box>
            <text:p text:style-name="P2"><text:span text:style-name="T1">The Problem</text:span></text:p>
          </draw:text-box>
        </draw:frame>
        <draw:frame draw:name="Text (3)" draw:style-name="gr3" draw:layer="layout" svg:width="21.378cm" svg:height="9.657cm" svg:x="1.235cm" svg:y="4.939cm">
          <draw:text-box>
            <text:list text:style-name="L1">
              <text:list-item>
                <text:p text:style-name="P3"><text:span text:style-name="T2"><text:s/></text:span><text:span text:style-name="T2">Commit history (drupal.org/cvs)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CVS application form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Project maintainership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Tag name -&gt; version number conversion</text:span></text:p>
              </text:list-item>
            </text:list>
            <text:list text:style-name="L1">
              <text:list-item>
                <text:p text:style-name="P4"><text:span text:style-name="T2"><text:line-break/></text:span><text:span text:style-name="T2">...all provided by cvs.module.</text:span></text:p>
              </text:list-item>
            </text:list>
          </draw:text-box>
        </draw:frame>
        <presentation:notes draw:style-name="dp2">
          <draw:page-thumbnail draw:style-name="gr4" draw:layer="layout" svg:width="14.848cm" svg:height="11.135cm" svg:x="3.075cm" svg:y="2.257cm" draw:page-number="4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3" draw:master-page-name="Standard">
        <office:forms form:automatic-focus="false" form:apply-design-mode="false"/>
        <draw:line draw:name="Line" draw:style-name="gr1" draw:layer="layout" svg:x1="0cm" svg:y1="0.529cm" svg:x2="18.38cm" svg:y2="0.529cm">
          <text:p/>
        </draw:line>
        <draw:line draw:name="Line (2)" draw:style-name="gr2" draw:layer="layout" svg:x1="0cm" svg:y1="0.706cm" svg:x2="17.321cm" svg:y2="0.706cm">
          <text:p/>
        </draw:line>
        <draw:line draw:name="Line (3)" draw:style-name="gr1" draw:layer="layout" svg:x1="5.644cm" svg:y1="17.463cm" svg:x2="24.024cm" svg:y2="17.463cm">
          <text:p/>
        </draw:line>
        <draw:line draw:name="Line (4)" draw:style-name="gr2" draw:layer="layout" svg:x1="6.703cm" svg:y1="17.286cm" svg:x2="24.024cm" svg:y2="17.286cm">
          <text:p/>
        </draw:line>
        <draw:frame draw:name="Text (2)" draw:style-name="gr3" draw:layer="layout" svg:width="21.378cm" svg:height="2.063cm" svg:x="1.235cm" svg:y="1.411cm">
          <draw:text-box>
            <text:p text:style-name="P2"><text:span text:style-name="T1">The Goal</text:span></text:p>
          </draw:text-box>
        </draw:frame>
        <draw:frame draw:name="Text (3)" draw:style-name="gr3" draw:layer="layout" svg:width="21.378cm" svg:height="9.358cm" svg:x="1.235cm" svg:y="4.939cm">
          <draw:text-box>
            <text:list text:style-name="L1">
              <text:list-item>
                <text:p text:style-name="P3"><text:span text:style-name="T2"><text:s/></text:span><text:span text:style-name="T2">Make the Project* modules</text:span><text:span text:style-name="T2"><text:line-break/></text:span><text:span text:style-name="T2"> <text:s/>independent of CVS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Make cvs.module independent</text:span><text:span text:style-name="T2"><text:line-break/></text:span><text:span text:style-name="T2"> <text:s/>of the Project* modules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Provide an API for server-side</text:span><text:span text:style-name="T2"><text:line-break/></text:span><text:span text:style-name="T2"> <text:s/>version control administration</text:span><text:span text:style-name="T2"><text:line-break/></text:span><text:span text:style-name="T2"> <text:s/>and monitoring</text:span></text:p>
              </text:list-item>
            </text:list>
          </draw:text-box>
        </draw:frame>
        <presentation:notes draw:style-name="dp2">
          <draw:page-thumbnail draw:style-name="gr4" draw:layer="layout" svg:width="14.848cm" svg:height="11.135cm" svg:x="3.075cm" svg:y="2.257cm" draw:page-number="5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The Idea (1)" draw:style-name="dp3" draw:master-page-name="Standard">
        <office:forms form:automatic-focus="false" form:apply-design-mode="false"/>
        <draw:line draw:name="Line" draw:style-name="gr1" draw:layer="layout" svg:x1="0cm" svg:y1="0.529cm" svg:x2="18.38cm" svg:y2="0.529cm">
          <text:p/>
        </draw:line>
        <draw:line draw:name="Line (2)" draw:style-name="gr2" draw:layer="layout" svg:x1="0cm" svg:y1="0.706cm" svg:x2="17.321cm" svg:y2="0.706cm">
          <text:p/>
        </draw:line>
        <draw:line draw:name="Line (3)" draw:style-name="gr1" draw:layer="layout" svg:x1="5.644cm" svg:y1="17.463cm" svg:x2="24.024cm" svg:y2="17.463cm">
          <text:p/>
        </draw:line>
        <draw:line draw:name="Line (4)" draw:style-name="gr2" draw:layer="layout" svg:x1="6.703cm" svg:y1="17.286cm" svg:x2="24.024cm" svg:y2="17.286cm">
          <text:p/>
        </draw:line>
        <draw:frame draw:name="Text (2)" draw:style-name="gr3" draw:layer="layout" svg:width="21.378cm" svg:height="2.063cm" svg:x="1.235cm" svg:y="1.411cm">
          <draw:text-box>
            <text:p text:style-name="P2"><text:span text:style-name="T1">The Idea</text:span></text:p>
          </draw:text-box>
        </draw:frame>
        <draw:frame draw:name="Text (3)" draw:style-name="gr3" draw:layer="layout" svg:width="21.378cm" svg:height="8.257cm" svg:x="1.235cm" svg:y="4.939cm">
          <draw:text-box>
            <text:list text:style-name="L1">
              <text:list-item>
                <text:p text:style-name="P3"><text:span text:style-name="T2"><text:s/></text:span><text:span text:style-name="T2">Version Control API as the</text:span><text:span text:style-name="T2"><text:line-break/></text:span><text:span text:style-name="T2"> <text:s/>middleware mediator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Backend modules for communicating</text:span><text:span text:style-name="T2"><text:line-break/></text:span><text:span text:style-name="T2"> <text:s/>with the specific version control system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Add-on modules for further functionality</text:span><text:span text:style-name="T2"><text:line-break/></text:span><text:span text:style-name="T2"> <text:s/>and Drupal integration</text:span></text:p>
              </text:list-item>
            </text:list>
          </draw:text-box>
        </draw:frame>
        <presentation:notes draw:style-name="dp2">
          <draw:page-thumbnail draw:style-name="gr4" draw:layer="layout" svg:width="14.848cm" svg:height="11.135cm" svg:x="3.075cm" svg:y="2.257cm" draw:page-number="6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The Idea (2)" draw:style-name="dp3" draw:master-page-name="Standard">
        <office:forms form:automatic-focus="false" form:apply-design-mode="false"/>
        <draw:line draw:name="Line" draw:style-name="gr1" draw:layer="layout" svg:x1="0cm" svg:y1="0.529cm" svg:x2="18.38cm" svg:y2="0.529cm">
          <text:p/>
        </draw:line>
        <draw:line draw:name="Line (2)" draw:style-name="gr2" draw:layer="layout" svg:x1="0cm" svg:y1="0.706cm" svg:x2="17.321cm" svg:y2="0.706cm">
          <text:p/>
        </draw:line>
        <draw:line draw:name="Line (3)" draw:style-name="gr1" draw:layer="layout" svg:x1="5.644cm" svg:y1="17.463cm" svg:x2="24.024cm" svg:y2="17.463cm">
          <text:p/>
        </draw:line>
        <draw:line draw:name="Line (4)" draw:style-name="gr2" draw:layer="layout" svg:x1="6.703cm" svg:y1="17.286cm" svg:x2="24.024cm" svg:y2="17.286cm">
          <text:p/>
        </draw:line>
        <draw:frame draw:name="Text (2)" draw:style-name="gr3" draw:layer="layout" svg:width="21.378cm" svg:height="2.063cm" svg:x="1.235cm" svg:y="1.411cm">
          <draw:text-box>
            <text:p text:style-name="P2"><text:span text:style-name="T1">The Idea</text:span></text:p>
          </draw:text-box>
        </draw:frame>
        <draw:frame draw:name="Picture" draw:style-name="gr5" draw:layer="layout" svg:width="19.473cm" svg:height="12.7cm" svg:x="1.235cm" svg:y="4.181cm">
          <draw:image xlink:href="Pictures/100002010000039800000258ED6ACB33.png" xlink:type="simple" xlink:show="embed" xlink:actuate="onLoad">
            <text:p/>
          </draw:image>
        </draw:frame>
        <presentation:notes draw:style-name="dp2">
          <draw:page-thumbnail draw:style-name="gr4" draw:layer="layout" svg:width="14.848cm" svg:height="11.135cm" svg:x="3.075cm" svg:y="2.257cm" draw:page-number="7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8" draw:style-name="dp3" draw:master-page-name="Standard">
        <draw:line draw:name="Line" draw:style-name="gr1" draw:layer="layout" svg:x1="0cm" svg:y1="0.529cm" svg:x2="18.38cm" svg:y2="0.529cm">
          <text:p/>
        </draw:line>
        <draw:line draw:name="Line (2)" draw:style-name="gr2" draw:layer="layout" svg:x1="0cm" svg:y1="0.706cm" svg:x2="17.321cm" svg:y2="0.706cm">
          <text:p/>
        </draw:line>
        <draw:line draw:name="Line (3)" draw:style-name="gr1" draw:layer="layout" svg:x1="5.644cm" svg:y1="17.463cm" svg:x2="24.024cm" svg:y2="17.463cm">
          <text:p/>
        </draw:line>
        <draw:line draw:name="Line (4)" draw:style-name="gr2" draw:layer="layout" svg:x1="6.703cm" svg:y1="17.286cm" svg:x2="24.024cm" svg:y2="17.286cm">
          <text:p/>
        </draw:line>
        <draw:frame draw:name="Text (2)" draw:style-name="gr3" draw:layer="layout" svg:width="21.378cm" svg:height="2.063cm" svg:x="1.235cm" svg:y="1.411cm">
          <draw:text-box>
            <text:p text:style-name="P2"><text:span text:style-name="T1">The Current State</text:span></text:p>
          </draw:text-box>
        </draw:frame>
        <draw:frame draw:name="Picture" draw:style-name="gr5" draw:layer="layout" svg:width="19.473cm" svg:height="12.7cm" svg:x="1.235cm" svg:y="4.181cm">
          <draw:image xlink:href="Pictures/100002010000039800000258A19A4C9C.png" xlink:type="simple" xlink:show="embed" xlink:actuate="onLoad">
            <text:p/>
          </draw:image>
        </draw:frame>
        <presentation:notes draw:style-name="dp2">
          <draw:page-thumbnail draw:style-name="gr4" draw:layer="layout" svg:width="14.848cm" svg:height="11.135cm" svg:x="3.075cm" svg:y="2.257cm" draw:page-number="8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9" draw:style-name="dp3" draw:master-page-name="Standard">
        <office:forms form:automatic-focus="false" form:apply-design-mode="false"/>
        <draw:line draw:name="Line" draw:style-name="gr1" draw:layer="layout" svg:x1="0cm" svg:y1="0.529cm" svg:x2="18.38cm" svg:y2="0.529cm">
          <text:p/>
        </draw:line>
        <draw:line draw:name="Line (2)" draw:style-name="gr2" draw:layer="layout" svg:x1="0cm" svg:y1="0.706cm" svg:x2="17.321cm" svg:y2="0.706cm">
          <text:p/>
        </draw:line>
        <draw:line draw:name="Line (3)" draw:style-name="gr1" draw:layer="layout" svg:x1="5.644cm" svg:y1="17.463cm" svg:x2="24.024cm" svg:y2="17.463cm">
          <text:p/>
        </draw:line>
        <draw:line draw:name="Line (4)" draw:style-name="gr2" draw:layer="layout" svg:x1="6.703cm" svg:y1="17.286cm" svg:x2="24.024cm" svg:y2="17.286cm">
          <text:p/>
        </draw:line>
        <draw:frame draw:name="Text (2)" draw:style-name="gr3" draw:layer="layout" svg:width="21.378cm" svg:height="2.063cm" svg:x="1.235cm" svg:y="1.411cm">
          <draw:text-box>
            <text:p text:style-name="P2"><text:span text:style-name="T1">Upcoming!</text:span></text:p>
          </draw:text-box>
        </draw:frame>
        <draw:frame draw:name="Text (3)" draw:style-name="gr3" draw:layer="layout" svg:width="21.378cm" svg:height="8.556cm" svg:x="1.235cm" svg:y="4.939cm">
          <draw:text-box>
            <text:list text:style-name="L1">
              <text:list-item>
                <text:p text:style-name="P3"><text:span text:style-name="T2"><text:s/></text:span><text:span text:style-name="T2">Final release for Drupal 5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Port to Drupal 6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Subversion backend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Release node integration</text:span></text:p>
              </text:list-item>
            </text:list>
            <text:list text:style-name="L1">
              <text:list-item>
                <text:p text:style-name="P3"><text:span text:style-name="T2"><text:s/></text:span><text:span text:style-name="T2">Deploy on drupal.org</text:span></text:p>
              </text:list-item>
            </text:list>
          </draw:text-box>
        </draw:frame>
        <presentation:notes draw:style-name="dp2">
          <draw:page-thumbnail draw:style-name="gr4" draw:layer="layout" svg:width="14.848cm" svg:height="11.135cm" svg:x="3.075cm" svg:y="2.257cm" draw:page-number="9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force-manual="true"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0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de" fo:country="DE" style:font-family-asian="DejaVuSans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 PL ShanHeiSun Uni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 text:min-label-width="-0.6cm" text:min-label-distanc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0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 PL ShanHeiSun Uni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 PL ShanHeiSun Uni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Standard-background" style:family="presentation">
      <style:graphic-properties draw:stroke="none" draw:fill="solid" draw:fill-color="#ffffff"/>
      <style:text-properties style:letter-kerning="true"/>
    </style:style>
    <style:style style:name="Standard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Standard-notes" style:family="presentation">
      <style:graphic-properties draw:stroke="none" draw:fill="none">
        <text:list-style style:name="Standard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 PL ShanHeiSun Uni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Standard-outline1" style:family="presentation">
      <style:graphic-properties draw:stroke="none" draw:fill="non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 PL ShanHeiSun Uni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Standard-outline2" style:family="presentation" style:parent-style-name="Standard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3.989cm" fo:page-height="17.992cm" style:print-orientation="portrait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dp1" style:family="drawing-page">
      <style:drawing-page-properties draw:background-size="border" draw:fill="solid" draw:fill-color="#ffffff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5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pr1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pr2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page-thumbnail draw:layer="backgroundobjects" svg:width="5.938cm" svg:height="4.453cm" svg:x="2.97cm" svg:y="4.02cm" draw:page-number="1"/>
      <draw:page-thumbnail draw:layer="backgroundobjects" svg:width="5.938cm" svg:height="4.453cm" svg:x="11.88cm" svg:y="4.02cm"/>
      <draw:page-thumbnail draw:layer="backgroundobjects" svg:width="5.938cm" svg:height="4.453cm" svg:x="20.79cm" svg:y="4.02cm"/>
      <draw:page-thumbnail draw:layer="backgroundobjects" svg:width="5.938cm" svg:height="4.453cm" svg:x="2.97cm" svg:y="12.525cm"/>
      <draw:page-thumbnail draw:layer="backgroundobjects" svg:width="5.938cm" svg:height="4.453cm" svg:x="11.88cm" svg:y="12.525cm"/>
      <draw:page-thumbnail draw:layer="backgroundobjects" svg:width="5.938cm" svg:height="4.453cm" svg:x="20.79cm" svg:y="12.525cm"/>
      <draw:frame draw:style-name="gr1" draw:text-style-name="P1" draw:layer="backgroundobjects" svg:width="12.888cm" svg:height="1.049cm" svg:x="0cm" svg:y="0cm" presentation:class="header">
        <draw:text-box>
          <text:p text:style-name="P1"><presentation:header/></text:p>
        </draw:text-box>
      </draw:frame>
      <draw:frame draw:style-name="gr1" draw:text-style-name="P2" draw:layer="backgroundobjects" svg:width="12.888cm" svg:height="1.049cm" svg:x="16.811cm" svg:y="0cm" presentation:class="date-time">
        <draw:text-box>
          <text:p text:style-name="P2"><presentation:date-time/></text:p>
        </draw:text-box>
      </draw:frame>
      <draw:frame draw:style-name="gr2" draw:text-style-name="P1" draw:layer="backgroundobjects" svg:width="12.888cm" svg:height="1.049cm" svg:x="0cm" svg:y="19.95cm" presentation:class="footer">
        <draw:text-box>
          <text:p text:style-name="P1"><presentation:footer/></text:p>
        </draw:text-box>
      </draw:frame>
      <draw:frame draw:style-name="gr2" draw:text-style-name="P2" draw:layer="backgroundobjects" svg:width="12.888cm" svg:height="1.049cm" svg:x="16.811cm" svg:y="19.95cm" presentation:class="page-number">
        <draw:text-box>
          <text:p text:style-name="P2"><text:page-number>&lt;number&gt;</text:page-number></text:p>
        </draw:text-box>
      </draw:frame>
    </style:handout-master>
    <style:master-page style:name="Standard" style:page-layout-name="PM1" draw:style-name="dp1">
      <draw:frame presentation:style-name="Standard-title" draw:layer="backgroundobjects" svg:width="21.589cm" svg:height="3.003cm" svg:x="1.199cm" svg:y="0.717cm" presentation:class="title" presentation:placeholder="true">
        <draw:text-box/>
      </draw:frame>
      <draw:frame presentation:style-name="Standard-outline1" draw:layer="backgroundobjects" svg:width="21.589cm" svg:height="11.873cm" svg:x="1.199cm" svg:y="4.21cm" presentation:class="outline" presentation:placeholder="true">
        <draw:text-box/>
      </draw:frame>
      <presentation:notes style:page-layout-name="PM2">
        <draw:page-thumbnail presentation:style-name="Standard-title" draw:layer="backgroundobjects" svg:width="14.848cm" svg:height="11.135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pr1" draw:text-style-name="P1" draw:layer="backgroundobjects" svg:width="9.112cm" svg:height="1.484cm" svg:x="0cm" svg:y="0cm" presentation:class="header">
          <draw:text-box>
            <text:p text:style-name="P1"><presentation:header/></text:p>
          </draw:text-box>
        </draw:frame>
        <draw:frame presentation:style-name="pr1" draw:text-style-name="P2" draw:layer="backgroundobjects" svg:width="9.112cm" svg:height="1.484cm" svg:x="11.887cm" svg:y="0cm" presentation:class="date-time">
          <draw:text-box>
            <text:p text:style-name="P2"><presentation:date-time/></text:p>
          </draw:text-box>
        </draw:frame>
        <draw:frame presentation:style-name="pr2" draw:text-style-name="P1" draw:layer="backgroundobjects" svg:width="9.112cm" svg:height="1.484cm" svg:x="0cm" svg:y="28.215cm" presentation:class="footer">
          <draw:text-box>
            <text:p text:style-name="P1"><presentation:footer/></text:p>
          </draw:text-box>
        </draw:frame>
        <draw:frame presentation:style-name="pr2" draw:text-style-name="P2" draw:layer="backgroundobjects" svg:width="9.112cm" svg:height="1.484cm" svg:x="11.887cm" svg:y="28.215cm" presentation:class="page-number">
          <draw:text-box>
            <text:p text:style-name="P2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0">
  <office:meta>
    <meta:generator>OpenOffice.org/2.3$Linux OpenOffice.org_project/680m3$Build-9215</meta:generator>
    <meta:initial-creator>Jakob Petsovits</meta:initial-creator>
    <meta:creation-date>2007-09-18T18:33:55</meta:creation-date>
    <dc:date>2007-09-19T15:31:49</dc:date>
    <meta:editing-cycles>8</meta:editing-cycles>
    <meta:editing-duration>PT2M34S</meta:editing-duration>
    <meta:user-defined meta:name="telephone">02610/42295</meta:user-defined>
    <meta:user-defined meta:name="country">Austria</meta:user-defined>
    <meta:user-defined meta:name="postal-code">7312</meta:user-defined>
    <meta:user-defined meta:name="city">Horitschon</meta:user-defined>
    <meta:document-statistic meta:object-count="89"/>
  </office:meta>
</office:document-meta>
</file>